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verbouwen van appartementen en het toevoegen van één bouwlaag aan de Bothastraat 16 t/m 18D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2457 voor een Omgevingsvergunning voor het verbouwen van appartementen en het toevoegen van één bouwlaag op locatie Bothastraat 16 t/m 18D in Hengelo. De vergunning is toegekend en verzonden op de besluitdatum. Het besluit betreft het volgende onderdeel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926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57</meta:user-defined>
    <meta:user-defined meta:name="DCTERMS.abstract">Betreft: Beschikking op aanvraag op locatie Bothastraat 16 t/m 18D in Hengelo</meta:user-defined>
    <dc:language>nl</dc:language>
    <meta:user-defined meta:name="OVERHEIDop.locatietype/OVERHEIDop.gebiedsmarkering">Vlak</meta:user-defined>
    <meta:user-defined meta:name="DC.title">Kennisgeving besluit op Omgevingsvergunning, verbouwen van appartementen en het toevoegen van één bouwlaag aan de Bothastraat 16 t/m 18D in Henge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656</meta:user-defined>
    <meta:user-defined meta:name="OVERHEIDop.GmbID/DC.identifier">gmb-2026-392656</meta:user-defined>
    <meta:user-defined meta:name="OVERHEIDop.versieInformatie"/>
  </office:meta>
</office:document-meta>
</file>