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rinsengracht 851 1017K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passen indeling (na gedeeltelijk sloopwerk), plaatsen nieuwe trap en plaatsen een nieuw dakkapel</text:p>
            <text:p text:style-name="common-al">Besluit: verleend</text:p>
            <text:p text:style-name="common-al">Besluit verzonden op: 25-09-2025</text:p>
            <text:p text:style-name="common-al">Zaakadres: Prinsengracht 851 1017KB Amsterdam</text:p>
            <text:p text:style-name="common-al">Zaaknummer: Z2025-021148</text:p>
            <text:p text:style-name="common-al">DSO-nummer: 202505150090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5-021148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9-2025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64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21148</meta:user-defined>
    <meta:user-defined meta:name="DCTERMS.abstract">aanpassen indeling (na gedeeltelijk sloopwerk), plaatsen nieuwe trap en plaatsen een nieuw dakkap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rinsengracht 851 1017KB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48</meta:user-defined>
    <meta:user-defined meta:name="OVERHEIDop.GmbID/DC.identifier">gmb-2026-392648</meta:user-defined>
    <meta:user-defined meta:name="OVERHEIDop.versieInformatie"/>
  </office:meta>
</office:document-meta>
</file>