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wakersstraat 27 1053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Kwakersstraat 27 1053WC Amsterdam</text:p>
            <text:p text:style-name="common-al">Datum ontvangst: 14-08-2026</text:p>
            <text:p text:style-name="common-al">Zaaknummer: Z2026-0362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2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wakersstraat 27 1053WC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47</meta:user-defined>
    <meta:user-defined meta:name="OVERHEIDop.GmbID/DC.identifier">gmb-2026-392647</meta:user-defined>
    <meta:user-defined meta:name="OVERHEIDop.versieInformatie"/>
  </office:meta>
</office:document-meta>
</file>