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uitbreiden van een woning (3e bouwlaag, dakterras, uitbouw achterzijde), Turkooislaan 126, 3523GP Utrecht, GU-Z2026-00535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urkooislaan 126, 3523GP Utrecht</text:p>
            <text:p text:style-name="common-al">GU-Z2026-0053542</text:p>
            <text:p text:style-name="common-al">Toelichting: het uitbreiden van een woning (3e bouwlaag, dakterras, uitbouw achterzijde)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64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4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4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GU-Z2026-0053542</meta:user-defined>
    <meta:user-defined meta:name="DCTERMS.abstract">Toelichting: het uitbreiden van een woning (3e bouwlaag, dakterras, uitbouw achterzijde)</meta:user-defined>
    <dc:language>nl</dc:language>
    <meta:user-defined meta:name="OVERHEIDop.locatietype/OVERHEIDop.gebiedsmarkering">Vlak</meta:user-defined>
    <meta:user-defined meta:name="DC.title">Verleende Omgevingsvergunning, het uitbreiden van een woning (3e bouwlaag, dakterras, uitbouw achterzijde), Turkooislaan 126, 3523GP Utrecht, GU-Z2026-0053542</meta:user-defined>
    <meta:user-defined meta:name="OVERHEIDop.datumEindeReactietermijn">2026-09-28</meta:user-defined>
    <meta:user-defined meta:name="OVERHEIDop.terinzageleggingBG">https://jeleefomgeving.nl/inzien/002220647/273de2b7-7453-489b-bbec-8cbe5775fe53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44</meta:user-defined>
    <meta:user-defined meta:name="OVERHEIDop.GmbID/DC.identifier">gmb-2026-392644</meta:user-defined>
    <meta:user-defined meta:name="OVERHEIDop.versieInformatie"/>
  </office:meta>
</office:document-meta>
</file>