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asteurlaan OV-hub Amphia met bijbehorende infrastructuur (busstation) aan Verzoeklocatie 20260813002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6081300218,</text:span> Pasteurlaan OV-hub Amphia met bijbehorende infrastructuur (busstation) (1103206 ontvangen 13-08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3206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264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3206</meta:user-defined>
    <dc:language>nl</dc:language>
    <meta:user-defined meta:name="OVERHEIDop.locatietype/OVERHEIDop.gebiedsmarkering">Vlak</meta:user-defined>
    <meta:user-defined meta:name="DC.title">Aanvraag vergunning voor Pasteurlaan OV-hub Amphia met bijbehorende infrastructuur (busstation) aan Verzoeklocatie 2026081300218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641</meta:user-defined>
    <meta:user-defined meta:name="OVERHEIDop.GmbID/DC.identifier">gmb-2026-392641</meta:user-defined>
    <meta:user-defined meta:name="OVERHEIDop.versieInformatie"/>
  </office:meta>
</office:document-meta>
</file>