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 kracht van schaduw en groen</text:p>
      <text:section text:name="regeling_id1-3-2" text:style-name="regeling">
        <text:section text:name="aanhef_id1-3-2-1" text:style-name="aanhef">
          <text:section text:name="preambule_id1-3-2-1-1" text:style-name="preambule">
            <text:p text:style-name="al">Vorige week gingen we met een warmtemeter op pad in het Volkspark in Rijssen. Het resultaat was opvallend: een plek in de volle zon bleek ruim 20 graden warmer dan een plek in de schaduw. Dat laat zien hoe belangrijk bomen, planten en groen zijn in onze leefomgeving. </text:p>
            <text:p text:style-name="al"/>
            <text:p text:style-name="al">
            <text:span text:style-name="nadrukvet">Vaker hete zomerdagen en hevige regenbuien </text:span>
          </text:p>
            <text:p text:style-name="al">Meer groen in tuinen helpt tegen beide. Planten en bomen zorgen voor verkoeling en laten regenwater beter in de bodem wegzakken. Ook een regenton of minder tegels in de tuin zijn maatregelen die zorgen voor een klimaatbestendige tuin. </text:p>
            <text:p text:style-name="al"/>
            <text:p text:style-name="al">
            <text:span text:style-name="nadrukvet">Subsidies voor groen en water </text:span>
          </text:p>
            <text:p text:style-name="al">Kijk op www.rijssen-holten.nl/waterengroen.</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263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3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3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week34/2026</meta:user-defined>
    <dc:language>nl</dc:language>
    <meta:user-defined meta:name="OVERHEIDop.locatietype/OVERHEIDop.gebiedsmarkering">Gemeente</meta:user-defined>
    <meta:user-defined meta:name="DC.title">De kracht van schaduw en groen</meta:user-defined>
    <meta:user-defined meta:name="DCTERMS.W3CDTF/DCTERMS.available">2026-08-19</meta:user-defined>
    <meta:user-defined meta:name="DCTERMS.W3CDTF/OVERHEIDop.jaargang">2026</meta:user-defined>
    <meta:user-defined meta:name="OVERHEIDop.publicationIssue">392634</meta:user-defined>
    <meta:user-defined meta:name="OVERHEIDop.GmbID/DC.identifier">gmb-2026-392634</meta:user-defined>
    <meta:user-defined meta:name="OVERHEIDop.versieInformatie"/>
  </office:meta>
</office:document-meta>
</file>