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RODA '23 Eerste thuiswedstrijd Zaterdag 1 op 19 september 2026, Noorddammerweg 48C, 1187 ZT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7 augustus 2026 een besluit genomen op de aanvraag. De vergunning is aangevraagd voor RODA '23 Eerste thuiswedstrijd Zaterdag 1 op 19 september 2026 op locatie Noorddammerweg 48C, 1187 ZT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De aanvraag is geregistreerd onder zaaknummer Z2026-00007412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28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41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26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412</meta:user-defined>
    <meta:user-defined meta:name="DCTERMS.abstract">Betreft:  besluit op locatie Noorddammerweg 48C, 1187 ZT Amstelveen</meta:user-defined>
    <dc:language>nl</dc:language>
    <meta:user-defined meta:name="OVERHEIDop.locatietype/OVERHEIDop.gebiedsmarkering">Punt</meta:user-defined>
    <meta:user-defined meta:name="DC.title">Aanvraag vergunning toegekend voor RODA '23 Eerste thuiswedstrijd Zaterdag 1 op 19 september 2026, Noorddammerweg 48C, 1187 ZT Amstelv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27</meta:user-defined>
    <meta:user-defined meta:name="OVERHEIDop.GmbID/DC.identifier">gmb-2026-392627</meta:user-defined>
    <meta:user-defined meta:name="OVERHEIDop.versieInformatie"/>
  </office:meta>
</office:document-meta>
</file>