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Pul = Back (optreden rockbands) op 23 augustus 2026 op terras Bavaria Brouwerijcafé aan Heuvel 5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en verleend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Pul = Back (optreden rockbands) op terras Bavaria Brouwerijcafé, Heuvel 5 in Lieshout</text:span>
              </text:p>
                <text:p text:style-name="al">Dit evenement wordt gehouden op zondag 23 augustus 2026 van 14.30 – 24.00 uur. Verzonden op 12 augustus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6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Pul = Back (optreden rockbands) op 23 augustus 2026 op terras Bavaria Brouwerijcafé aan Heuvel 5 te Lies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21</meta:user-defined>
    <meta:user-defined meta:name="OVERHEIDop.GmbID/DC.identifier">gmb-2026-392621</meta:user-defined>
    <meta:user-defined meta:name="OVERHEIDop.versieInformatie"/>
  </office:meta>
</office:document-meta>
</file>