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maatwerkvoorschrift bouwlawaai/werktijden Stationsplein 1382AD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atwerkvoorschrift ‘Geluid’ voor werkzaamheden bij het Transferknelpunt Weesp</text:p>
            <text:p text:style-name="common-al">Besluit: verleend</text:p>
            <text:p text:style-name="common-al">Besluit verzonden op: 14-08-2026</text:p>
            <text:p text:style-name="common-al">Zaakadres: Stationsplein 1382AD Weesp</text:p>
            <text:p text:style-name="common-al">Zaaknummer: Z2026-021040</text:p>
            <text:p text:style-name="common-al">DSO-nummer: 20260511019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21040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
Dat betekent dat het besluit waartegen u bezwaar maakt geldig blijft totdat er een besluit is genomen op uw bezwaar. 
U kunt dat voorkomen door een voorlopige voorziening bij de bestuursrechter te vragen. Daar moet u voor betalen. 
Ga voor informatie over de kosten en over de voorwaarden naar <text:a xlink:href="https://www.rechtspraak.nl" xlink:type="simple">https://www.rechtspraak.nl</text:a>. 
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040</meta:user-defined>
    <meta:user-defined meta:name="DCTERMS.abstract">maatwerkvoorschrift ‘Geluid’ voor werkzaamheden bij het Transferknelpunt Wees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maatwerkvoorschrift bouwlawaai/werktijden Stationsplein 1382AD Wees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20</meta:user-defined>
    <meta:user-defined meta:name="OVERHEIDop.GmbID/DC.identifier">gmb-2026-392620</meta:user-defined>
    <meta:user-defined meta:name="OVERHEIDop.versieInformatie"/>
  </office:meta>
</office:document-meta>
</file>