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Seizoentuinenlaan 18, 3452RA Vleuten, GU-Z2026-00571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eizoentuinenlaan 18, 3452RA Vleuten</text:p>
            <text:p text:style-name="common-al">GU-Z2026-0057158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6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7158</meta:user-defined>
    <meta:user-defined meta:name="DCTERMS.abstract">Toelichting: het bouwen van een dakkapel aan de voorkant van de woning</meta:user-defined>
    <dc:language>nl</dc:language>
    <meta:user-defined meta:name="DC.title">Verleende Omgevingsvergunning, het bouwen van een dakkapel aan de voorkant van de woning, Seizoentuinenlaan 18, 3452RA Vleuten, GU-Z2026-0057158</meta:user-defined>
    <meta:user-defined meta:name="OVERHEIDop.datumEindeReactietermijn">2026-09-28</meta:user-defined>
    <meta:user-defined meta:name="OVERHEIDop.terinzageleggingBG">https://jeleefomgeving.nl/inzien/002220647/241cc161-14dc-4e85-b400-3be371406a36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348</meta:user-defined>
    <meta:user-defined meta:name="OVERHEIDop.publicationIssue">392617</meta:user-defined>
    <meta:user-defined meta:name="OVERHEIDop.GmbID/DC.identifier">gmb-2026-392617</meta:user-defined>
    <meta:user-defined meta:name="OVERHEIDop.versieInformatie"/>
  </office:meta>
</office:document-meta>
</file>