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andboogwedstrijden op 19 en 20 september 2026 op het terrein van de politiehondenclub aan Rietven te Maria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Handboogwedstrijden op terrein politiehondenclub, Rietven, Mariahout</text:span>
              </text:p>
                <text:p text:style-name="al">Deze wedstrijden worden gehouden op 19 en 20 september 2026. Verzonden op 17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andboogwedstrijden op 19 en 20 september 2026 op het terrein van de politiehondenclub aan Rietven te Maria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16</meta:user-defined>
    <meta:user-defined meta:name="OVERHEIDop.GmbID/DC.identifier">gmb-2026-392616</meta:user-defined>
    <meta:user-defined meta:name="OVERHEIDop.versieInformatie"/>
  </office:meta>
</office:document-meta>
</file>