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restaureren van een naoorlogs landhuis (Huis van Gelderen), Vlierstraat 820, 7544 RX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
            
          </text:p>
            <text:p text:style-name="common-al">Op 14 augustus 2026 hebben wij een aanvraag ontvangen voor het restaureren van een naoorlogs landhuis (Huis van Gelderen) op de locatie Vlierstraat 820, 7544 RX Enschede. De aanvraag is geregistreerd onder zaaknummer 0153Z2608-030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6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309</meta:user-defined>
    <dc:language>nl</dc:language>
    <meta:user-defined meta:name="OVERHEIDop.locatietype/OVERHEIDop.gebiedsmarkering">Punt</meta:user-defined>
    <meta:user-defined meta:name="DC.title">Kennisgeving ontvangst aanvraag het restaureren van een naoorlogs landhuis (Huis van Gelderen), Vlierstraat 820, 7544 RX Enschede</meta:user-defined>
    <meta:user-defined meta:name="DCTERMS.W3CDTF/DCTERMS.available">2026-08-26</meta:user-defined>
    <meta:user-defined meta:name="DCTERMS.W3CDTF/OVERHEIDop.jaargang">2026</meta:user-defined>
    <meta:user-defined meta:name="OVERHEIDop.publicationIssue">392612</meta:user-defined>
    <meta:user-defined meta:name="OVERHEIDop.GmbID/DC.identifier">gmb-2026-392612</meta:user-defined>
    <meta:user-defined meta:name="OVERHEIDop.versieInformatie"/>
  </office:meta>
</office:document-meta>
</file>