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G.H.Breitnerstraat 12 1382AV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dakkapel op de 2e verdieping, op het voordakvlak van de woning</text:p>
            <text:p text:style-name="common-al">Besluit: verleend</text:p>
            <text:p text:style-name="common-al">Besluit verzonden op: 17-08-2026</text:p>
            <text:p text:style-name="common-al">Zaakadres: G.H.Breitnerstraat 12 1382AV Weesp</text:p>
            <text:p text:style-name="common-al">Zaaknummer: Z2026-020018</text:p>
            <text:p text:style-name="common-al">DSO-nummer: 202605070009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weesp@amsterdam.nl?Subject=Dossiernummer Z2026-020018" xlink:type="simple">vth.weesp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7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60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0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0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0018</meta:user-defined>
    <meta:user-defined meta:name="DCTERMS.abstract">plaatsen van een dakkapel op de 2e verdieping, op het voordakvlak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G.H.Breitnerstraat 12 1382AV Weesp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609</meta:user-defined>
    <meta:user-defined meta:name="OVERHEIDop.GmbID/DC.identifier">gmb-2026-392609</meta:user-defined>
    <meta:user-defined meta:name="OVERHEIDop.versieInformatie"/>
  </office:meta>
</office:document-meta>
</file>