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ijdelijke verkeersmaatregelen in verband met het 45-jarig jubileum van OJA op 29 en 30 augustus 2026 aan Schoolstraat tussen de Heindertweg en de Goossensstraat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Tijdelijke verkeersmaatregelen</text:span>
          </text:p>
            <text:list text:style-name="id1-3-2-1-1-2">
              <text:list-item text:style-override="id1-3-2-1-1-2-1">
                <text:number>–</text:number>
                <text:p text:style-name="al">In verband met het 45-jarig jubileum van OJA is een gedeelte van de Schoolstraat tussen de Heindertweg en de Goossensstraat in Aarle-Rixtel tijdelijk afgesloten worden voor alle verkeer, behalve voetgangers. Deze maatregel geldt op zaterdag 29 augustus 2026, 10.00 uur tot zondag 30 augustus 2026, 23.00 uur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ijdelijke verkeersmaatregelen in verband met het 45-jarig jubileum van OJA op 29 en 30 augustus 2026 aan Schoolstraat tussen de Heindertweg en de Goossensstraat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08</meta:user-defined>
    <meta:user-defined meta:name="OVERHEIDop.GmbID/DC.identifier">gmb-2026-392608</meta:user-defined>
    <meta:user-defined meta:name="OVERHEIDop.versieInformatie"/>
  </office:meta>
</office:document-meta>
</file>