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slaagde afsluiting van de Lommerdmark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laatste Lommerdmarkt van 2026 is voorbij. </text:p>
            <text:p text:style-name="al">De organisatie kijkt terug op gezellige en drukbezochte weken. </text:p>
            <text:p text:style-name="al">Veel mensen kwamen naar het centrum van Rijssen om spullen te verkopen of juist een leuke aankoop te doen. </text:p>
            <text:p text:style-name="al"/>
            <text:p text:style-name="al">
            <text:span text:style-name="nadrukvet">Bedankt voor uw hulp </text:span>
          </text:p>
            <text:p text:style-name="al">De organisatie bedankt alle deelnemers en bezoekers voor hun komst. </text:p>
            <text:p text:style-name="al">Bedankt voor iedereen die het centrum netjes heeft achtergelaten. 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260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week34/2026</meta:user-defined>
    <dc:language>nl</dc:language>
    <meta:user-defined meta:name="OVERHEIDop.locatietype/OVERHEIDop.gebiedsmarkering">Gemeente</meta:user-defined>
    <meta:user-defined meta:name="DC.title">Geslaagde afsluiting van de Lommerdmark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06</meta:user-defined>
    <meta:user-defined meta:name="OVERHEIDop.GmbID/DC.identifier">gmb-2026-392606</meta:user-defined>
    <meta:user-defined meta:name="OVERHEIDop.versieInformatie"/>
  </office:meta>
</office:document-meta>
</file>