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Kennisgeving besluit hogere grenswaarde Wet geluidhinder voor de wijziging omgevingsplan Goes, Ketelhaven-Noord</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Goes maken het volgende bekend:</text:p>
            <text:p text:style-name="common-al">Met ingang van maandag 24 augustus 2026 ligt gedurende zes weken ter inzage:</text:p>
            <text:list text:style-name="id1-3-2-1-1-3">
              <text:list-item text:style-override="id1-3-2-1-1-3-1">
                <text:number>1.</text:number>
                <text:p text:style-name="al">Het besluit hogere grenswaarde Wet geluidhinder voor de wijziging van het omgevingsplan Goes voor het deelgebied Ketelhaven Noord. </text:p>
              </text:list-item>
            </text:list>
            <text:p text:style-name="common-al">
            <text:span text:style-name="nadrukvet">Besluit hogere grenswaarde Wet geluidhinder</text:span>
          </text:p>
            <text:p text:style-name="common-al">Het college van burgemeester en wethouders heeft op 14 juli 2026 besloten om voor bovengenoemde omgevingsplanwijziging, op grond van artikel 83 jo 110a van de Wet geluidhinder, een hogere waarde vast te stellen van ten hoogste 55dB. Dit als gevolg van het geluid afkomstig van naastgelegen industrieterrein Havengebied Goes. </text:p>
            <text:p text:style-name="common-al">
            <text:span text:style-name="nadrukvet">Zienswijzen en aanpassing besluit</text:span>
          </text:p>
            <text:p text:style-name="common-al">Het besluit hogere grenswaarde Wet geluidhinder heeft eerder als ontwerpbesluit voor een periode van zes weken ter inzage gelegen. Hierop zijn twee zienswijzen binnengekomen. Deze zijn beantwoord in de vorm van een antwoordnota en zijn als bijlage bij het besluit gevoegd. De zienswijzen gaven aanleiding tot aanpassing van het akoestisch onderzoek. Ook het akoestisch onderzoek is als bijlage bij het besluit gevoegd</text:p>
            <text:p text:style-name="common-al">
            <text:span text:style-name="nadrukvet">Ter inzage en beroep</text:span>
          </text:p>
            <text:p text:style-name="common-al">Het verleende besluit hogere grenswaarden, met de daarop betrekking hebbende stukken, ligt van 24 augustus 2026 tot 5 oktober 2026 ter inzage. De stukken kunt u digitaal inzien via <text:a xlink:href="http://www.officielebekendmakingen.nl" xlink:type="simple"><text:span text:style-name="nadrukondlijn">www.officielebekendmakingen.nl</text:span></text:a>. Daarnaast ligt het besluit ter inzage op het gemeentehuis. Hiervoor dient u een afspraak te maken met Tom Bogers (<text:a xlink:href="mailto:t.bogers@goes.nl" xlink:type="simple"><text:span text:style-name="nadrukondlijn">t.bogers@goes.nl</text:span></text:a>). </text:p>
            <text:p text:style-name="last-al">Belanghebbenden kunnen vanaf 24 augustus 2026 voor een periode van zes weken een beroep tegen het besluit indienen bij de Afdeling bestuursrechtspraak van de Raad van State, Postbus 20019, 2500 EA ’s-Gravenhage. Het besluit treedt een dag na het einde van de terinzagetermijn in werking, mits er een verzoek om voorlopige voorziening is ingediend bij de Afdeling bestuursrecht van de Raad van Stat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s</text:p>
            </table:table-cell>
            <table:table-cell office:value-type="string" table:style-name="header.C">
              <text:p text:style-name="headerright"><text:span text:style-name="nr">Nr. 392603</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603</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603</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articipatie-Web-ZM/2.46/xml/MC-DRP-Participatie-Web-ZM.xml</meta:user-defined>
    <meta:user-defined meta:name="OVERHEID.Gemeente/DC.creator">Goes</meta:user-defined>
    <meta:user-defined meta:name="OVERHEID.Informatietype/DC.type">officiële publicatie</meta:user-defined>
    <meta:user-defined meta:name="OVERHEIDop.Rubriek/DC.type">participatie</meta:user-defined>
    <meta:user-defined meta:name="OVERHEID.Gemeente/OVERHEID.authority">Goes</meta:user-defined>
    <meta:user-defined meta:name="OVERHEID.Gemeente/DCTERMS.publisher">Goes</meta:user-defined>
    <meta:user-defined meta:name="OVERHEID.TaxonomieBeleidsagendaDecentraal/OVERHEID.category">Ruimte en infrastructuur | Organisatie en beleid</meta:user-defined>
    <dc:language>nl</dc:language>
    <meta:user-defined meta:name="OVERHEIDop.locatietype/OVERHEIDop.gebiedsmarkering">Gemeente</meta:user-defined>
    <meta:user-defined meta:name="DC.title">Kennisgeving besluit hogere grenswaarde Wet geluidhinder voor de wijziging omgevingsplan Goes, Ketelhaven-Noord</meta:user-defined>
    <meta:user-defined meta:name="OVERHEIDop.datumEindeReactietermijn">2026-10-05</meta:user-defined>
    <meta:user-defined meta:name="OVERHEIDop.TilID/OVERHEIDop.terinzageleggingOP">til-2026-32795</meta:user-defined>
    <meta:user-defined meta:name="DCTERMS.W3CDTF/DCTERMS.available">2026-08-21</meta:user-defined>
    <meta:user-defined meta:name="DCTERMS.W3CDTF/OVERHEIDop.jaargang">2026</meta:user-defined>
    <meta:user-defined meta:name="OVERHEIDop.publicationIssue">392603</meta:user-defined>
    <meta:user-defined meta:name="OVERHEIDop.GmbID/DC.identifier">gmb-2026-392603</meta:user-defined>
    <meta:user-defined meta:name="OVERHEIDop.versieInformatie"/>
  </office:meta>
</office:document-meta>
</file>