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Smitstraat 30-1 1092X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muurdoorbraak op de eerste verdieping</text:p>
            <text:p text:style-name="common-al">Besluit: verleend</text:p>
            <text:p text:style-name="common-al">Besluit verzonden op: 17-08-2026</text:p>
            <text:p text:style-name="common-al">Zaakadres: Smitstraat 30-1 1092XS Amsterdam</text:p>
            <text:p text:style-name="common-al">Zaaknummer: Z2026-022596</text:p>
            <text:p text:style-name="common-al">DSO-nummer: 202605220158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2596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60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0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0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596</meta:user-defined>
    <meta:user-defined meta:name="DCTERMS.abstract">realiseren van een muurdoorbraak op de eerst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Smitstraat 30-1 1092XS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02</meta:user-defined>
    <meta:user-defined meta:name="OVERHEIDop.GmbID/DC.identifier">gmb-2026-392602</meta:user-defined>
    <meta:user-defined meta:name="OVERHEIDop.versieInformatie"/>
  </office:meta>
</office:document-meta>
</file>