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text:list-style style:name="id1-3-2-1-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5-2">
      <text:list-level-style-bullet text:bullet-char="•" text:level="1">
        <style:list-level-properties text:min-label-width="10mm"/>
      </text:list-level-style-bullet>
    </text:list-style>
    <text:list-style style:name="id1-3-2-1-1-45-3">
      <text:list-level-style-bullet text:bullet-char="•" text:level="1">
        <style:list-level-properties text:min-label-width="10mm"/>
      </text:list-level-style-bullet>
    </text:list-style>
    <text:list-style style:name="id1-3-2-1-1-45-4">
      <text:list-level-style-bullet text:bullet-char="•" text:level="1">
        <style:list-level-properties text:min-label-width="10mm"/>
      </text:list-level-style-bullet>
    </text:list-style>
    <text:list-style style:name="id1-3-2-1-1-45-5">
      <text:list-level-style-bullet text:bullet-char="•" text:level="1">
        <style:list-level-properties text:min-label-width="10mm"/>
      </text:list-level-style-bullet>
    </text:list-style>
    <text:list-style style:name="id1-3-2-1-1-45-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5-7">
      <text:list-level-style-bullet text:bullet-char="•" text:level="1">
        <style:list-level-properties text:min-label-width="10mm"/>
      </text:list-level-style-bullet>
    </text:list-style>
    <text:list-style style:name="id1-3-2-1-1-45-8">
      <text:list-level-style-bullet text:bullet-char="•" text:level="1">
        <style:list-level-properties text:min-label-width="10mm"/>
      </text:list-level-style-bullet>
    </text:list-style>
    <text:list-style style:name="id1-3-2-1-1-45-9">
      <text:list-level-style-bullet text:bullet-char="•" text:level="1">
        <style:list-level-properties text:min-label-width="10mm"/>
      </text:list-level-style-bullet>
    </text:list-style>
    <text:list-style style:name="id1-3-2-1-1-45-10">
      <text:list-level-style-bullet text:bullet-char="•" text:level="1">
        <style:list-level-properties text:min-label-width="10mm"/>
      </text:list-level-style-bullet>
    </text:list-style>
    <text:list-style style:name="id1-3-2-1-1-4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 VERKEERSBESLUIT GEMEENTE MAASG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Het instellen van een zonale geslotenverklaring voor vrachtverkeer (uitgezonderd bestemmingsverkeer) binnen de bebouwde kom Thorn.</text:span>
          </text:p>
            <text:p text:style-name="common-al">Burgemeester en wethouders van Maasgouw,</text:p>
            <text:p text:style-name="common-al">
            <text:span text:style-name="nadrukvet">Gelet op,</text:span>
          </text:p>
            <text:p text:style-name="common-al">de bepalingen in de Wegenverkeerswet 1994, het Reglement Verkeersregels en Verkeerstekens 1990, het Besluit Administratieve Bepalingen inzake het Wegverkeer BABW en de Algemene wet bestuursrecht;</text:p>
            <text:p text:style-name="common-al">de bevoegdheid tot het nemen van verkeersbesluiten volgens het bepaalde in artikel 18, eerste lid onder d van de Wegenverkeerswet 1994;</text:p>
            <text:p text:style-name="common-al">het bepaalde in artikel 15, eerste lid, van de Wegenverkeerswet 1994 voor het nemen van een verkeersbesluit voor de plaatsing of verwijdering van de in artikel 12 van het Besluit Administratieve Bepalingen inzake het wegverkeer genoemde verkeerstekens, alsmede voor onderborden voor zover daardoor een gebod of verbod ontstaat of wordt gewijzigd; </text:p>
            <text:p text:style-name="common-al">het bepaalde in artikel 15, tweede lid, van de Wegenverkeerswet (WVW) 1994 dat maatregelen op of aan de weg tot wijziging van de inrichting van de weg of het aanbrengen van voorzieningen ter regeling van het verkeer dienen te geschieden krachtens een verkeersbesluit, indien de maatregelen leiden tot een beperking of uitbreiding van het aantal categorieën weggebruikers dat van een weg of weggedeelte gebruik kan maken;</text:p>
            <text:p text:style-name="common-al">het bepaalde in artikel 2 van de Wegenverkeerswet 1994 dat de maatregel strekt tot bescherming van de belangen, meer in het bijzonder:</text:p>
            <text:list text:style-name="id1-3-2-1-1-10">
              <text:list-item text:style-override="id1-3-2-1-1-10-1">
                <text:number>•</text:number>
                <text:p text:style-name="al">het verzekeren van de veiligheid op de weg;</text:p>
              </text:list-item>
              <text:list-item text:style-override="id1-3-2-1-1-10-2">
                <text:number>•</text:number>
                <text:p text:style-name="al">het beschermen van de weggebruikers en passagiers;</text:p>
              </text:list-item>
              <text:list-item text:style-override="id1-3-2-1-1-10-3">
                <text:number>•</text:number>
                <text:p text:style-name="al">het in stand houden van de weg en het waarborgen van de bruikbaarheid daarvan;</text:p>
              </text:list-item>
            </text:list>
            <text:p text:style-name="common-al">het overleg en positieve advies van de Politie overeenkomstig artikel 24 van het Besluit Administratieve Bepalingen inzake het wegverkeer; </text:p>
            <text:p text:style-name="common-al">het bepaalde in artikel 26 van het Besluit Administratieve Bepalingen inzake het wegverkeer geschiedt de bekendmaking van dit verkeersbesluit door plaatsing van het besluit in het Gemeenteblad via <text:a xlink:href="http://www.officielebekendmakingen.nl/Gemeenteblad" xlink:type="simple">www.officielebekendmakingen.nl/Gemeenteblad</text:a>; </text:p>
            <text:p text:style-name="common-al">het vigerende mandaatbesluit voor de ondertekening van het besluit;</text:p>
            <text:p text:style-name="common-al">
            <text:span text:style-name="nadrukvet">Overwegende,</text:span>
          </text:p>
            <text:p text:style-name="common-al">dat Thorn een populaire bestemming is voor toeristen en recreanten dankzij de ligging aan de Maasplassen en de bijzondere cultuurhistorische waarde;</text:p>
            <text:p text:style-name="common-al">dat de cultuurhistorische waarde van Thorn heeft geresulteerd in een aanwijzing tot beschermd stadsgezicht;</text:p>
            <text:p text:style-name="common-al">dat door ontwikkelingen in/nabij Thorn naar verwachting een toename van het aantal bezoekers zal plaatsvinden;</text:p>
            <text:p text:style-name="common-al">dat in 2022 adviesbureau Goudappel een onderzoek heeft uitgevoerd naar de verkeers- en parkeersituatie in Thorn, waarbij aandacht is besteed aan een goede verdeling van de ruimte voor autoverkeer, fietsers en voetgangers, evenals aan bereikbaarheid, leefbaarheid en verkeersveiligheid;</text:p>
            <text:p text:style-name="common-al">dat de resultaten en voorgestelde maatregelen uit dit onderzoek op 20 oktober 2022 zijn gepresenteerd, waarna inwoners en stakeholders de gelegenheid hebben gekregen om zienswijzen in te dienen;</text:p>
            <text:p text:style-name="common-al">dat op basis van het aanvullende onderzoek en de zienswijzen een integraal verkeers- en parkeerplan is opgesteld, dat in maart 2024 door de gemeenteraad is vastgesteld;</text:p>
            <text:p text:style-name="common-al">dat met het verkeers-en parkeerplan wordt beoogd om het doorgaande verkeer door de historische kern te verminderen dan wel tegen te gaan ten gunste van de leefbaarheid en verkeersveiligheid; </text:p>
            <text:p text:style-name="common-al">dat hiervoor in het plan diverse maatregelen zijn opgenomen, verdeeld naar korte en langere termijn maatregelen;</text:p>
            <text:p text:style-name="common-al">dat één van de korte termijn maatregelen gericht is op het beperken van zware voertuigen op het wegvak Kessenicherweg – Beekstraat – Holstraat;</text:p>
            <text:p text:style-name="common-al">dat in de huidige situatie op het wegvak overlast wordt ervaren als gevolg van zwaar vrachtverkeer, met name op de Holstraat;</text:p>
            <text:p text:style-name="common-al">dat op dit moment een zonale geslotenverklaring voor vrachtverkeer (uitgezonderd bestemmingsverkeer) geldt binnen de bebouwde kom van Thorn;</text:p>
            <text:p text:style-name="common-al">dat de zonale geslotenverklaring voor vrachtverkeer (uitgezonderd bestemmingsverkeer) niet is aangegeven bij binnenkomst van de bebouwde kom van Thorn op de volgende locaties:</text:p>
            <text:list text:style-name="id1-3-2-1-1-27">
              <text:list-item text:style-override="id1-3-2-1-1-27-1">
                <text:number>•</text:number>
                <text:p text:style-name="al">Boekenderweg (tussen Heerbaan en Sint Annapad);</text:p>
              </text:list-item>
              <text:list-item text:style-override="id1-3-2-1-1-27-2">
                <text:number>•</text:number>
                <text:p text:style-name="al">Heerbaan (tussen Boekenderweg en Kapel);</text:p>
              </text:list-item>
              <text:list-item text:style-override="id1-3-2-1-1-27-3">
                <text:number>•</text:number>
                <text:p text:style-name="al">Kessenicherweg (tussen de landsgrens en Notenbeemd);</text:p>
              </text:list-item>
              <text:list-item text:style-override="id1-3-2-1-1-27-4">
                <text:number>•</text:number>
                <text:p text:style-name="al">Panheeldersteeg (tussen Hagenbroek en Weijersweg); </text:p>
              </text:list-item>
            </text:list>
            <text:p text:style-name="common-al">dat met de beoogde afsluitingen in de vorm van een zonale geslotenverklaring voor vrachtverkeer (uitgezonderd bestemmingsverkeer) wordt ingezet op zowel het verhogen van de verkeersveiligheid als de leefbaarheid van Thorn;</text:p>
            <text:p text:style-name="common-al">dat met de beoogde afsluitingen in de vorm van een zonale geslotenverklaring voor vrachtverkeer (uitgezonderd bestemmingsverkeer) op het wegvak Kessenicherweg – Beekstraat – Holstraat overlast van trillingen en geluid voor aanwonenden wordt beperkt;</text:p>
            <text:p text:style-name="common-al">dat ook in de dorpskern van Kessenich in de Belgische grensgemeente Kinrooi sprake is van overlast van vrachtverkeer;</text:p>
            <text:p text:style-name="common-al">dat contact is opgenomen met de Belgische grensgemeente Kinrooi om grensoverschrijdende verkeersmaatregelen op elkaar af te stemmen;</text:p>
            <text:p text:style-name="common-al">dat de gemeente Kinrooi de dorpskern van Kessenich beoogd af te sluiten in de vorm van een zonale tonnagebeperking van 3,5 ton (uitgezonderd plaatselijk verkeer) vanaf alle invalswegen richting de bebouwde kom van Kessenich;</text:p>
            <text:p text:style-name="common-al">dat de zonale tonnagebeperking van 3,5 ton in overeenstemming is met de definitie van een vrachtauto door het RVV;</text:p>
            <text:p text:style-name="common-al">dat daarmee de grensoverschrijdende verkeersmaatregelen tussen de Belgische grensgemeente Kinrooi en de gemeente Maasgouw inhoudelijk op elkaar zijn afstemt;</text:p>
            <text:p text:style-name="common-al">dat een gelijktijdige invoering van de grensoverschrijdende maatregelen ervoor zal zorgen dat er zo min mogelijk verwarring kan ontstaan bij het grensoverschrijdend vrachtverkeer;</text:p>
            <text:p text:style-name="common-al">dat door de geslotenverklaringen aan Belgische en Nederlandse kant het doorgaand vrachtverkeer geweerd wordt uit de dorpskernen van Kessenich en Thorn;</text:p>
            <text:p text:style-name="common-al">dat minder vrachtverkeer door de historische kern van Thorn bijdraagt aan de verkeersveiligheid door minder conflicten met fietsers en voetgangers;</text:p>
            <text:p text:style-name="common-al">dat minder vrachtverkeer door de historisch kern van Thorn bijdraagt aan de leefbaarheid doordat minder overlast wordt ervaren als gevolg van het doorgaande vrachtverkeer dat geen bestemming in de kern heeft;</text:p>
            <text:p text:style-name="common-al">dat minder vrachtverkeer bijdraagt aan de bescherming van de historische kern in het kader van het beschermd stadsgezicht; </text:p>
            <text:p text:style-name="common-al">dat met het vorenstaande sprake is van de doelstelling als vermeld in artikel 2, lid 1, sub a en b van de Wegenverkeerswet, namelijk het verzekeren van de veiligheid op de weg en het beschermen van weggebruikers en passagiers;</text:p>
            <text:p text:style-name="common-al">dat met de Politie Limburg overleg is gevoerd overeenkomstig artikel 24 van het Besluit administratieve bepalingen inzake het wegverkeer;</text:p>
            <text:p text:style-name="common-al">dat de aangegeven straten in beheer zijn van de Gemeente Maasgouw.</text:p>
            <text:p text:style-name="common-al"/>
            <text:p text:style-name="common-al">
            <text:span text:style-name="nadrukvet">B e s l u i t e n:</text:span>
          </text:p>
            <text:list text:style-name="id1-3-2-1-1-45">
              <text:list-item text:style-override="id1-3-2-1-1-45-1">
                <text:number>1.</text:number>
                <text:p text:style-name="al">Het instellen van een zonale geslotenverklaring voor vrachtverkeer binnen de bebouwde kom van Thorn, door het plaatsen van verkeersbord C07zb van het Reglement verkeersregels en verkeerstekens 1990 in combinatie met onderbord OB108 nabij het komportaalbord Thorn op de volgende locaties:</text:p>
              </text:list-item>
              <text:list-item text:style-override="id1-3-2-1-1-45-2">
                <text:number>•</text:number>
                <text:p text:style-name="al">Boekenderweg (tussen Heerbaan en Sint Annapad);</text:p>
              </text:list-item>
              <text:list-item text:style-override="id1-3-2-1-1-45-3">
                <text:number>•</text:number>
                <text:p text:style-name="al">Heerbaan (tussen Boekenderweg en Kapel);</text:p>
              </text:list-item>
              <text:list-item text:style-override="id1-3-2-1-1-45-4">
                <text:number>•</text:number>
                <text:p text:style-name="al">Kessenicherweg (tussen de landsgrens en Notenbeemd);</text:p>
              </text:list-item>
              <text:list-item text:style-override="id1-3-2-1-1-45-5">
                <text:number>•</text:number>
                <text:p text:style-name="al">Panheeldersteeg (tussen Hagenbroek en Weijersweg).</text:p>
              </text:list-item>
              <text:list-item text:style-override="id1-3-2-1-1-45-6">
                <text:number>2.</text:number>
                <text:p text:style-name="al">Het instellen van een zonale geslotenverklaring voor vrachtverkeer binnen de bebouwde kom van Thorn, door het plaatsen van verkeersbord C07ze van het Reglement verkeersregels en verkeerstekens 1990 in combinatie met onderbord OB108 nabij het komportaalbord Thorn op de volgende locaties:</text:p>
              </text:list-item>
              <text:list-item text:style-override="id1-3-2-1-1-45-7">
                <text:number>•</text:number>
                <text:p text:style-name="al">Boekenderweg (tussen Heerbaan en Sint Annapad);</text:p>
              </text:list-item>
              <text:list-item text:style-override="id1-3-2-1-1-45-8">
                <text:number>•</text:number>
                <text:p text:style-name="al">Heerbaan (tussen Boekenderweg en Kapel);</text:p>
              </text:list-item>
              <text:list-item text:style-override="id1-3-2-1-1-45-9">
                <text:number>•</text:number>
                <text:p text:style-name="al">Kessenicherweg (tussen de landsgrens en Notenbeemd);</text:p>
              </text:list-item>
              <text:list-item text:style-override="id1-3-2-1-1-45-10">
                <text:number>•</text:number>
                <text:p text:style-name="al">Panheeldersteeg (tussen Hagenbroek en Weijersweg).</text:p>
              </text:list-item>
              <text:list-item text:style-override="id1-3-2-1-1-45-11">
                <text:number>3.</text:number>
                <text:p text:style-name="al">Het vaststellen dat deze maatregel permanent is en geldt vanaf de datum van uitvoering.</text:p>
              </text:list-item>
            </text:list>
            <text:p text:style-name="common-al"/>
            <text:p text:style-name="common-al"/>
            <text:p text:style-name="common-al">Een en ander zoals weergegeven op tekening in de bijlage.</text:p>
            <text:p text:style-name="common-al"/>
            <text:p text:style-name="common-al">Maasbracht, 19 augustus 2026.</text:p>
            <text:p text:style-name="common-al">Burgemeester en wethouders voornoemd,</text:p>
            <text:p text:style-name="common-al">Namens deze,</text:p>
            <text:p text:style-name="common-al"/>
            <text:p text:style-name="common-al"/>
            <text:p text:style-name="common-al">Teammanager Beheer Openbare Ruimte,</text:p>
            <text:p text:style-name="common-al">De heer Koen Knoops.</text:p>
            <text:p text:style-name="common-al"/>
            <text:p text:style-name="common-al">
            <text:span text:style-name="nadrukcur">Afschrift van dit besluit te zenden aan Politie District Limburg.</text:span>
          </text:p>
            <text:p text:style-name="common-al">Bezwaarschriftenclausule college van burgemeester en wethouders</text:p>
            <text:p text:style-name="common-al">Bent u het niet eens met dit besluit of is het besluit onduidelijk? Neem dan eerst contact op met het Werkveld Verkeer. Dit kan voorkomen dat u een bezwaarschrift moet schrijven. Als u toch een bezwaarschrift wilt indienen, kan dit binnen zes weken na verzending van dit besluit (zie verzenddatum) bij het college van burgemeester en wethouders. Dit kan digitaal via www.gemeentemaasgouw.nl/bezwaar. U heeft hiervoor een DigiD nodig. Als ondernemer of organisatie gebruikt u eHerkenning. U kunt uw bezwaarschrift ook schriftelijk indienen door het op te sturen of af te geven aan de balie. Vermeld dan: </text:p>
            <text:p text:style-name="common-al">- in het briefhoofd ‘bezwaarschrift’</text:p>
            <text:p text:style-name="common-al">- uw naam en adres;</text:p>
            <text:p text:style-name="common-al">- het besluit waartegen u bezwaar maakt en het in deze brief vermelde nummer;</text:p>
            <text:p text:style-name="common-al">- waarom u het niet eens bent met het besluit;</text:p>
            <text:p text:style-name="common-al">- wat de beslissing volgens u moet zijn.</text:p>
            <text:p text:style-name="common-al">Wij vragen u om ook uw telefoonnummer te vermelden zodat wij contact met u kunnen opnemen om uw bezwaar te bespreken. Dateer en onderteken het bezwaarschrift en stuur het naar Postbus 7000, 6050 AA in Maasbracht of geef het af aan de balie. Stuur ook een kopie van het besluit mee.</text:p>
            <text:p text:style-name="common-al">Het besluit blijft gelden ook in de tijd dat uw bezwaarschrift in behandeling is. Om dat te voorkomen kunt u de voorzieningenrechter verzoeken om het besluit te schorsen en/of een voorlopige voorziening te treffen. Stuur uw verzoek naar de voorzieningenrechter van de rechtbank Limburg. Dit kan digitaal via  http://loket.rechtspraak.nl/bestuursrecht of per post aan de rechtbank Limburg,  postbus 950, 6040 AZ te Roermond. Stuur een kopie van het bezwaarschrift mee. </text:p>
            <text:p text:style-name="common-al">Aan het verzoeken om een voorlopige voorziening zijn kosten verbonden. Raadpleeg hiervoor de griffie van de rechtbank Limburg. Voor nadere informatie en voorwaarden bel 088-361 2222 of kijk op www.rechtspraak.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3926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Maasgouw</meta:user-defined>
    <meta:user-defined meta:name="OVERHEID.Informatietype/DC.type">officiële publicatie</meta:user-defined>
    <meta:user-defined meta:name="OVERHEIDop.Rubriek/DC.type">verkeersbesluit of -mededeling</meta:user-defined>
    <meta:user-defined meta:name="OVERHEID.Gemeente/DCTERMS.publisher">Maasgouw</meta:user-defined>
    <meta:user-defined meta:name="OVERHEID.Gemeente/OVERHEID.authority">Maasgouw</meta:user-defined>
    <meta:user-defined meta:name="OVERHEID.TaxonomieBeleidsagendaDecentraal/OVERHEID.category">Verkeer | Organisatie en beleid</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DCTERMS.alternative">Gemeente Maasgouw - Het instellen van een zonale geslotenverklaring voor vrachtverkeer (uitgezonderd  bestemmingsverkeer) binnen de bebouwde kom Thorn. - Thorn</meta:user-defined>
    <meta:user-defined meta:name="OVERHEIDvb.referentienummer">Z/26/164311</meta:user-defined>
    <meta:user-defined meta:name="OVERHEIDop.verkeersbordcode">C7</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GEMEENTE MAASGOUW</meta:user-defined>
    <meta:user-defined meta:name="DCTERMS.W3CDTF/DCTERMS.available">2026-08-19</meta:user-defined>
    <meta:user-defined meta:name="OVERHEIDop.externeBijlage">VP Zonale geslotenverklaring vrachtverkeer Thorn|exb-2026-29346</meta:user-defined>
    <meta:user-defined meta:name="DCTERMS.W3CDTF/OVERHEIDop.jaargang">2026</meta:user-defined>
    <meta:user-defined meta:name="OVERHEIDop.publicationIssue">392600</meta:user-defined>
    <meta:user-defined meta:name="OVERHEIDop.GmbID/DC.identifier">gmb-2026-392600</meta:user-defined>
    <meta:user-defined meta:name="OVERHEIDop.versieInformatie"/>
  </office:meta>
</office:document-meta>
</file>