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edereen moet mee kunnen doen</text:p>
      <text:section text:name="regeling_id1-3-2" text:style-name="regeling">
        <text:section text:name="aanhef_id1-3-2-1" text:style-name="aanhef">
          <text:section text:name="preambule_id1-3-2-1-1" text:style-name="preambule">
            <text:p text:style-name="al">Samen sporten, muziekles volgen, meedoen op school of een cursus doen. Het zijn dingen die belangrijk zijn voor kinderen en volwassenen. Maar soms is daar thuis niet genoeg geld voor. Daarom zijn er regelingen die mensen met een laag inkomen helpen om mee te blijven doen. </text:p>
            <text:p text:style-name="al"/>
            <text:p text:style-name="al">
            <text:span text:style-name="nadrukvet">Kinderen kunnen meedoen dankzij het Kindpakket </text:span>
          </text:p>
            <text:p text:style-name="al">Met het Kindpakket kunt u een bijdrage krijgen van maximaal € 400,- per kind. Het geld kunt u bijvoorbeeld gebruiken voor sport, muziekles, schoolactiviteiten, internet of een telefoonabonnement. </text:p>
            <text:p text:style-name="al"/>
            <text:p text:style-name="al">
            <text:span text:style-name="nadrukvet">Voor volwassenen is er ook hulp </text:span>
          </text:p>
            <text:p text:style-name="al">Volwassenen kunnen gebruikmaken van de Bijdrage maatschappelijke participatie. U kunt een bijdrage krijgen van maximaal € 150,- per persoon. U kunt dit geld bijvoorbeeld gebruiken voor sport, muziekles, een cursus, internet, krantenabonnement of telefoon. </text:p>
            <text:p text:style-name="al"/>
            <text:p text:style-name="al">
            <text:span text:style-name="nadrukvet">Aanvragen kan tot en met 30 november 2026 </text:span>
          </text:p>
            <text:p text:style-name="al">Op www.rijssen-holten.nl/meedoen leest u of de regeling voor u geldt. U kunt daar ook direct een aanvraag doen voor kosten die u in 2026 maakt. </text:p>
            <text:p text:style-name="al"/>
            <text:p text:style-name="al">
            <text:span text:style-name="nadrukvet">In 2027 verandert de manier waarop u een bijdrage aanvraagt </text:span>
          </text:p>
            <text:p text:style-name="al">Dan kunt u terecht op de nieuwe Meedoen-website. Later dit jaar vertellen we daar meer over. </text:p>
            <text:p text:style-name="al"/>
            <text:p text:style-name="al">Voor vragen neem contact op met het Sociaal Vraagplein via (0548) 85 48 54 of sociaalvraagplein@rijssen-holten.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25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34/2026</meta:user-defined>
    <dc:language>nl</dc:language>
    <meta:user-defined meta:name="OVERHEIDop.locatietype/OVERHEIDop.gebiedsmarkering">Gemeente</meta:user-defined>
    <meta:user-defined meta:name="DC.title">Iedereen moet mee kunnen doen</meta:user-defined>
    <meta:user-defined meta:name="DCTERMS.W3CDTF/DCTERMS.available">2026-08-19</meta:user-defined>
    <meta:user-defined meta:name="DCTERMS.W3CDTF/OVERHEIDop.jaargang">2026</meta:user-defined>
    <meta:user-defined meta:name="OVERHEIDop.publicationIssue">392597</meta:user-defined>
    <meta:user-defined meta:name="OVERHEIDop.GmbID/DC.identifier">gmb-2026-392597</meta:user-defined>
    <meta:user-defined meta:name="OVERHEIDop.versieInformatie"/>
  </office:meta>
</office:document-meta>
</file>