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4 en 5 september 2026, Tijdens Terrassen Festival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9-08-2026</text:p>
            <text:p text:style-name="common-al">
            <text:span text:style-name="nadrukvet">Omschrijving: </text:span>Ontheffing art.35 Alcoholwet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5943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03-07-2026</text:p>
            <text:p text:style-name="common-al">
            <text:span text:style-name="nadrukvet">Definitieve beschikking verzonden: </text:span>17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8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7 augustus 2026 tot en met 28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5943/9ebf9eb5-887f-444e-a3e3-7572866b5608.pdf" xlink:type="simple">https://besluitenapv.nijmegen.nl/ZD2600085943/9ebf9eb5-887f-444e-a3e3-7572866b560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5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4 en 5 september 2026, Tijdens Terrassen Festival Koningsplein - Koningstraat te Nijm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94</meta:user-defined>
    <meta:user-defined meta:name="OVERHEIDop.GmbID/DC.identifier">gmb-2026-392594</meta:user-defined>
    <meta:user-defined meta:name="OVERHEIDop.versieInformatie"/>
  </office:meta>
</office:document-meta>
</file>