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ys Ballotstraat 52, 4462AR Goes - Aanvraag omgevingsvergunning voor het kappen van een ei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7 augustus 2026 een aanvraag hebben ontvangen voor een omgevingsvergunning op de locatie Buys Ballotstraat 52, 4462AR Goes. De aanvraag is geregistreerd onder zaaknummer Z2026-00005556. De aanvraag betreft:</text:p>
            <text:p text:style-name="common-al">het kappen van een eik</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25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556</meta:user-defined>
    <meta:user-defined meta:name="DCTERMS.abstract">Buys Ballotstraat 52, 4462AR Goes - Aanvraag omgevingsvergunning voor het kappen van een eik</meta:user-defined>
    <dc:language>nl</dc:language>
    <meta:user-defined meta:name="OVERHEIDop.locatietype/OVERHEIDop.gebiedsmarkering">Vlak</meta:user-defined>
    <meta:user-defined meta:name="DC.title">Buys Ballotstraat 52, 4462AR Goes - Aanvraag omgevingsvergunning voor het kappen van een eik</meta:user-defined>
    <meta:user-defined meta:name="DCTERMS.W3CDTF/DCTERMS.available">2026-08-19</meta:user-defined>
    <meta:user-defined meta:name="DCTERMS.W3CDTF/OVERHEIDop.jaargang">2026</meta:user-defined>
    <meta:user-defined meta:name="OVERHEIDop.publicationIssue">392591</meta:user-defined>
    <meta:user-defined meta:name="OVERHEIDop.GmbID/DC.identifier">gmb-2026-392591</meta:user-defined>
    <meta:user-defined meta:name="OVERHEIDop.versieInformatie"/>
  </office:meta>
</office:document-meta>
</file>