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openbaar toilet op het Neptunusplein (gewijzigde locatie) op het perceel Neptunusplein 23/1, Amersfoort, (AMF00) G 64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openbaar toilet op het Neptunusplein (gewijzigde locatie) op het perceel Neptunusplein 23/1, Amersfoort, (AMF00) G 6476</text:span>
          </text:p>
            <text:p text:style-name="common-al">De Gemeente Amersfoort heeft op 17-08-2026 een omgevingsvergunning verleend voor het plaatsen van een openbaar toilet op het Neptunusplein (gewijzigde locatie) op het perceel Neptunusplein 23/1, Amersfoort (AMF00) G 6476, met kenmerk CLZ-00038841.</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7-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25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841</meta:user-defined>
    <dc:language>nl</dc:language>
    <meta:user-defined meta:name="OVERHEIDop.locatietype/OVERHEIDop.gebiedsmarkering">Perceel</meta:user-defined>
    <meta:user-defined meta:name="OVERHEIDop.locatietype/OVERHEIDop.gebiedsmarkering">Punt</meta:user-defined>
    <meta:user-defined meta:name="DC.title">Verleende omgevingsvergunning voor het plaatsen van een openbaar toilet op het Neptunusplein (gewijzigde locatie) op het perceel Neptunusplein 23/1, Amersfoort, (AMF00) G 6476</meta:user-defined>
    <meta:user-defined meta:name="DCTERMS.W3CDTF/DCTERMS.available">2026-08-19</meta:user-defined>
    <meta:user-defined meta:name="DCTERMS.W3CDTF/OVERHEIDop.jaargang">2026</meta:user-defined>
    <meta:user-defined meta:name="OVERHEIDop.publicationIssue">392589</meta:user-defined>
    <meta:user-defined meta:name="OVERHEIDop.GmbID/DC.identifier">gmb-2026-392589</meta:user-defined>
    <meta:user-defined meta:name="OVERHEIDop.versieInformatie"/>
  </office:meta>
</office:document-meta>
</file>