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LANK en KLEUR in de KERK (concert door harmonie met lichteffecten) op 16 januari 2027 aan Dorpsstraat 5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LANK en KLEUR in de KERK (concert door harmonie met lichteffecten), Dorpsstraat 5, Aarle-Rixtel</text:span>
              </text:p>
                <text:p text:style-name="al">Dit evenement wordt gehouden op zaterdag 16 januari 2027 van 19.00 22.30 uur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KLANK en KLEUR in de KERK (concert door harmonie met lichteffecten) op 16 januari 2027 aan Dorpsstraat 5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84</meta:user-defined>
    <meta:user-defined meta:name="OVERHEIDop.GmbID/DC.identifier">gmb-2026-392584</meta:user-defined>
    <meta:user-defined meta:name="OVERHEIDop.versieInformatie"/>
  </office:meta>
</office:document-meta>
</file>