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urendag op 26 september 2026 aan Balduinstraat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Burendag in Balduinstraat, Lieshout</text:span>
              </text:p>
                <text:p text:style-name="al">Deze burendag wordt gehouden op zaterdag 26 september 2026 van 14.00 – 22.00 uur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5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burendag op 26 september 2026 aan Balduinstraat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82</meta:user-defined>
    <meta:user-defined meta:name="OVERHEIDop.GmbID/DC.identifier">gmb-2026-392582</meta:user-defined>
    <meta:user-defined meta:name="OVERHEIDop.versieInformatie"/>
  </office:meta>
</office:document-meta>
</file>