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43752ibe871cea-7af2-40be-aa36-a49f5f983a29.png" manifest:media-type="image/png"/>
  <manifest:file-entry manifest:full-path="Pictures/Schermafbeelding2026-08-17101449i68430895-8783-48fe-8457-9e10709bcb35.png" manifest:media-type="image/png"/>
  <manifest:file-entry manifest:full-path="Pictures/Schermafbeelding2026-08-17143810ifd914c13-b7d6-433f-abb0-f87cb9b0aa4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Ameidewal te Helmond</text:p>
      <text:section text:name="regeling_id1-3-2" text:style-name="regeling">
        <text:section text:name="aanhef_id1-3-2-1" text:style-name="aanhef">
          <text:section text:name="context_id1-3-2-1-1" text:style-name="context">
            <text:p text:style-name="context.al">Zaaknummer: 53157671</text:p>
            <text:p text:style-name="context.al">Documentnummer: 53157689</text:p>
            <text:p text:style-name="context.al">Datum besluit: 28-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Ameidewal in Helmond een gehandicaptenparkeerplaats op kenteken te realiseren voor een bewoner uit de Ameidewal.</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Ameidewal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Ameidewal.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Ameidewal. De gehandicaptenparkeerplaats heeft derhalve weinig gevolgen voor de parkeerdruk in de buurt. </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Ameidewal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57690</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61 GPP Ameidewal</text:span>
        </text:p>
          <text:p text:style-name="bezwaarschrift_al">
          <draw:frame><draw:text-box><text:section text:name="plaatje_id1-3-2-4-12-1" text:style-name="plaatje">
            <text:p text:style-name="illustratie_id1-3-2-4-12-1-1"><draw:frame draw:style-name="illustratie_id1-3-2-4-12-1-1" text:anchor-type="paragraph" svg:width="150mm" svg:height="84.9mm"><draw:image xlink:href="Pictures/Schermafbeelding2026-08-17143752ibe871cea-7af2-40be-aa36-a49f5f983a29.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68430895-8783-48fe-8457-9e10709bcb35.png" xlink:type="simple"/></draw:frame></text:p>
          </text:section></draw:text-box></draw:frame>
        </text:p>
          <text:p text:style-name="bezwaarschrift_al">Datum: 28-07-2026</text:p>
          <text:p text:style-name="bezwaarschrift_al">Zaaknummer: 53157671</text:p>
          <text:p text:style-name="bezwaarschrift_al">Documentnummer: 53157690</text:p>
          <text:p text:style-name="bezwaarschrift_al">
          <draw:frame><draw:text-box><text:section text:name="plaatje_id1-3-2-4-19-1" text:style-name="plaatje">
            <text:p text:style-name="illustratie_id1-3-2-4-19-1-1"><draw:frame draw:style-name="illustratie_id1-3-2-4-19-1-1" text:anchor-type="paragraph" svg:width="150mm" svg:height="90mm"><draw:image xlink:href="Pictures/Schermafbeelding2026-08-17143810ifd914c13-b7d6-433f-abb0-f87cb9b0aa4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5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Ameidewal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57671</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Ameidewal te Helmond</meta:user-defined>
    <meta:user-defined meta:name="DCTERMS.W3CDTF/DCTERMS.available">2026-08-20</meta:user-defined>
    <meta:user-defined meta:name="OVERHEIDop.externeBijlage">Ameidewal|exb-2026-29333</meta:user-defined>
    <meta:user-defined meta:name="OVERHEIDop.externeBijlage">Politieadvies|exb-2026-29334</meta:user-defined>
    <meta:user-defined meta:name="DCTERMS.W3CDTF/OVERHEIDop.jaargang">2026</meta:user-defined>
    <meta:user-defined meta:name="OVERHEIDop.publicationIssue">392580</meta:user-defined>
    <meta:user-defined meta:name="OVERHEIDop.GmbID/DC.identifier">gmb-2026-392580</meta:user-defined>
    <meta:user-defined meta:name="OVERHEIDop.versieInformatie"/>
  </office:meta>
</office:document-meta>
</file>