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rle Rockt op 20 september 2026 in de kiosk en op het grasveld aan Kouwenberg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Aarle Rockt op kiosk en grasveld aan de Kouwenberg, Aarle-Rixtel</text:span>
              </text:p>
                <text:p text:style-name="al">Dit evenement wordt gehouden op zondag 20 september 2026 van 14.00 – 23.00 uur. Verzonden op 17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5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Aarle Rockt op 20 september 2026 in de kiosk en op het grasveld aan Kouwenberg te Aarle-Rix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77</meta:user-defined>
    <meta:user-defined meta:name="OVERHEIDop.GmbID/DC.identifier">gmb-2026-392577</meta:user-defined>
    <meta:user-defined meta:name="OVERHEIDop.versieInformatie"/>
  </office:meta>
</office:document-meta>
</file>