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Herdenking 200 jaar Zuid-Willemsvaart van 25 t/m 29 september 2026 aan Dijkstraat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Herdenking 200 jaar Zuid-Willemsvaart in de Dijkstraat, Beek en Donk</text:span>
              </text:p>
                <text:p text:style-name="al">Deze herdenking wordt gehouden van 25 tot en met 29 september 2026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Herdenking 200 jaar Zuid-Willemsvaart van 25 t/m 29 september 2026 aan Dijkstraat te Beek en Don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70</meta:user-defined>
    <meta:user-defined meta:name="OVERHEIDop.GmbID/DC.identifier">gmb-2026-392570</meta:user-defined>
    <meta:user-defined meta:name="OVERHEIDop.versieInformatie"/>
  </office:meta>
</office:document-meta>
</file>