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plaatsen van een poort in de erfafscheiding, Joke Smitplein 11A in Utrecht, GU-Z2026-00597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ke Smitplein 11A in Utrecht</text:p>
            <text:p text:style-name="common-al">GU-Z2026-0059718</text:p>
            <text:p text:style-name="common-al">Toelichting: het plaatsen van een poort in de erfafscheid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5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9718</meta:user-defined>
    <meta:user-defined meta:name="DCTERMS.abstract">Toelichting: het plaatsen van een poort in de erfafscheiding</meta:user-defined>
    <dc:language>nl</dc:language>
    <meta:user-defined meta:name="OVERHEIDop.locatietype/OVERHEIDop.gebiedsmarkering">Vlak</meta:user-defined>
    <meta:user-defined meta:name="DC.title">Verleende Omgevingsvergunning, het plaatsen van een poort in de erfafscheiding, Joke Smitplein 11A in Utrecht, GU-Z2026-0059718</meta:user-defined>
    <meta:user-defined meta:name="OVERHEIDop.datumEindeReactietermijn">2026-09-28</meta:user-defined>
    <meta:user-defined meta:name="OVERHEIDop.terinzageleggingBG">https://jeleefomgeving.nl/inzien/002220647/b65ed728-f155-43b4-aafe-b2cc9c471cc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67</meta:user-defined>
    <meta:user-defined meta:name="OVERHEIDop.GmbID/DC.identifier">gmb-2026-392567</meta:user-defined>
    <meta:user-defined meta:name="OVERHEIDop.versieInformatie"/>
  </office:meta>
</office:document-meta>
</file>