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optredens tijdens de kermis op 5, 6, 7 en 8 september 2026 aan Heuvel 4 en 5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Optredens tijdens kermis voor Heuvel 4 en 5, Lieshout</text:span>
              </text:p>
                <text:p text:style-name="al">Deze optredens worden gehouden op 5 en 6 september 2026 tussen 12.00 – 24.00 uur en op 7 en 8 september 2026 tussen 15.00 – 24.00 uur. Verzonden op 13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56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optredens tijdens de kermis op 5, 6, 7 en 8 september 2026 aan Heuvel 4 en 5 te Lies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561</meta:user-defined>
    <meta:user-defined meta:name="OVERHEIDop.GmbID/DC.identifier">gmb-2026-392561</meta:user-defined>
    <meta:user-defined meta:name="OVERHEIDop.versieInformatie"/>
  </office:meta>
</office:document-meta>
</file>