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wijzigen van de bestemming naar woon- en bedrijfsfunctie aan de Drachtsterweg 26, 9001 BE Grou (OV-2026-036402)</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wijzigen van de bestemming naar woon- en bedrijfsfunctie aan de Drachtsterweg 26, 9001 BE Grou. Bij ons geregistreerd onder kenmerk: OV-2026-036402. De verzenddatum van de omgevingsvergunning is 17-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25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6402</meta:user-defined>
    <dc:language>nl</dc:language>
    <meta:user-defined meta:name="OVERHEIDop.locatietype/OVERHEIDop.gebiedsmarkering">Punt</meta:user-defined>
    <meta:user-defined meta:name="DC.title">Verleende omgevingsvergunning voor het wijzigen van de bestemming naar woon- en bedrijfsfunctie aan de Drachtsterweg 26, 9001 BE Grou (OV-2026-036402)</meta:user-defined>
    <meta:user-defined meta:name="DCTERMS.W3CDTF/DCTERMS.available">2026-08-19</meta:user-defined>
    <meta:user-defined meta:name="DCTERMS.W3CDTF/OVERHEIDop.jaargang">2026</meta:user-defined>
    <meta:user-defined meta:name="OVERHEIDop.publicationIssue">392559</meta:user-defined>
    <meta:user-defined meta:name="OVERHEIDop.GmbID/DC.identifier">gmb-2026-392559</meta:user-defined>
    <meta:user-defined meta:name="OVERHEIDop.versieInformatie"/>
  </office:meta>
</office:document-meta>
</file>