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, melding Besluit activiteiten leefomgeving, Stad van Gerwen 3B 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 maakt bekend dat er een melding ingevolge het Besluit activiteiten leefomgeving (Bal) is ontvangen.</text:p>
            <text:p text:style-name="common-al">Bedrijf: May Colijn Sport Horses </text:p>
            <text:p text:style-name="common-al">Locatie: Stad van Gerwen 3B te Nuenen</text:p>
            <text:p text:style-name="common-al">Activiteit: DierenverblijvenVoor: Wijzigen van dieraantallen Datum melding: 30 juni 2026DSO-verzoeknummer: 2026063002144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187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25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Nuenen, Gerwen en Nederwet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187</meta:user-defined>
    <dc:language>nl</dc:language>
    <meta:user-defined meta:name="OVERHEIDop.locatietype/OVERHEIDop.gebiedsmarkering">Adres</meta:user-defined>
    <meta:user-defined meta:name="DC.title">Gemeente ​, melding Besluit activiteiten leefomgeving, Stad van Gerwen 3B te Nuen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57</meta:user-defined>
    <meta:user-defined meta:name="OVERHEIDop.GmbID/DC.identifier">gmb-2026-392557</meta:user-defined>
    <meta:user-defined meta:name="OVERHEIDop.versieInformatie"/>
  </office:meta>
</office:document-meta>
</file>