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03, Havenkade 37, 2984A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aanvraag omgevingsvergunning ontvangen voor Logo op buitenzijde pand locatie Havenkade 37, 2984AA Ridderkerk. De aanvraag is geregistreerd onder zaaknummer Z2026-00000703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25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0703</meta:user-defined>
    <meta:user-defined meta:name="DCTERMS.abstract">Betreft: Logo op buitenzijde pand [Z2026-00000703], Havenkade 37, 2984AA Ridderkerk</meta:user-defined>
    <dc:language>nl</dc:language>
    <meta:user-defined meta:name="OVERHEIDop.locatietype/OVERHEIDop.gebiedsmarkering">Vlak</meta:user-defined>
    <meta:user-defined meta:name="DC.title">Kennisgeving aanvraag omgevingsvergunning Z2026-00000703, Havenkade 37, 2984AA Ridderke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52</meta:user-defined>
    <meta:user-defined meta:name="OVERHEIDop.GmbID/DC.identifier">gmb-2026-392552</meta:user-defined>
    <meta:user-defined meta:name="OVERHEIDop.versieInformatie"/>
  </office:meta>
</office:document-meta>
</file>