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realiseren van een uitweg, Boord 3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realiseren van een uitweg</text:p>
            <text:p text:style-name="common-al">Locatie: Boord 3 Nuenen</text:p>
            <text:p text:style-name="common-al">Ontvangen op: 17-08-2026</text:p>
            <text:p text:style-name="common-al">Zaaknummer: 08203825938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25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8203825938</meta:user-defined>
    <meta:user-defined meta:name="DCTERMS.abstract">het realiseren van een uitwe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uenen, Gerwen en Nederwetten, aanvraag omgevingsvergunning ontvangen voor het realiseren van een uitweg, Boord 3 Nuenen: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41</meta:user-defined>
    <meta:user-defined meta:name="OVERHEIDop.GmbID/DC.identifier">gmb-2026-392541</meta:user-defined>
    <meta:user-defined meta:name="OVERHEIDop.versieInformatie"/>
  </office:meta>
</office:document-meta>
</file>