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vergunning ingetrokken Kantershof 158 1104GH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veranderen en vergoten van de woning door middel van een dakopbouw</text:p>
            <text:p text:style-name="common-al">Besluit: vergunning ingetrokken</text:p>
            <text:p text:style-name="common-al">Besluit verzonden op: 01-11-2024</text:p>
            <text:p text:style-name="common-al">Zaakadres: Kantershof 158 1104GH Amsterdam</text:p>
            <text:p text:style-name="common-al">Zaaknummer: Z2024-027301</text:p>
            <text:p text:style-name="common-al">DSO-nummer: 2024091100406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vth.sdzo@amsterdam.nl?Subject=Dossiernummer Z2024-027301" xlink:type="simple">vth.sdzo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01-11-2024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2540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540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540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4-027301</meta:user-defined>
    <meta:user-defined meta:name="DCTERMS.abstract">veranderen en vergoten van de woning door middel van een dakopbouw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mgevingsvergunning reguliere procedure vergunning ingetrokken Kantershof 158 1104GH Amsterdam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2540</meta:user-defined>
    <meta:user-defined meta:name="OVERHEIDop.GmbID/DC.identifier">gmb-2026-392540</meta:user-defined>
    <meta:user-defined meta:name="OVERHEIDop.versieInformatie"/>
  </office:meta>
</office:document-meta>
</file>