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lift, 2 containers en materialen van 18-08 t/m 31-08-26, op 3 parkeerplaatsen en stukje stoep t.h.v Kooimeerlaan 2A</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op 3 parkeerplaatsen en stukje stoep t.h.v Kooimeerlaan 2A<text:span text:style-name="nadrukvet">; </text:span>het plaatsen van een lift, 2 containers en materialen van 18-08 t/m 31-08-26</text:p>
            <text:p text:style-name="common-al">
            
          </text:p>
            <text:p text:style-name="common-al">Verzenddatum:  17-08-2026 </text:p>
            <text:p text:style-name="common-al">Zaaknummer: 00001400043</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253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3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3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400043</meta:user-defined>
    <dc:language>nl</dc:language>
    <meta:user-defined meta:name="OVERHEIDop.locatietype/OVERHEIDop.gebiedsmarkering">Vlak</meta:user-defined>
    <meta:user-defined meta:name="DC.title">Omgevingsvergunning regulier Verleend: het plaatsen van een lift, 2 containers en materialen van 18-08 t/m 31-08-26, op 3 parkeerplaatsen en stukje stoep t.h.v Kooimeerlaan 2A</meta:user-defined>
    <meta:user-defined meta:name="DCTERMS.W3CDTF/DCTERMS.available">2026-08-19</meta:user-defined>
    <meta:user-defined meta:name="DCTERMS.W3CDTF/OVERHEIDop.jaargang">2026</meta:user-defined>
    <meta:user-defined meta:name="OVERHEIDop.publicationIssue">392537</meta:user-defined>
    <meta:user-defined meta:name="OVERHEIDop.GmbID/DC.identifier">gmb-2026-392537</meta:user-defined>
    <meta:user-defined meta:name="OVERHEIDop.versieInformatie"/>
  </office:meta>
</office:document-meta>
</file>