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Banweg 5, 1934 PS Egmond aan den Hoef, het verbouwen van de woning, verzenddatum 17 augustus 2026 (Z2026-0000571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925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719</meta:user-defined>
    <meta:user-defined meta:name="DCTERMS.abstract">Banweg 5, 1934 PS Egmond aan den Hoef, het verbouwen van de woning, verzenddatum 17 augustus 2026 (Z2026-00005719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Banweg 5, 1934 PS Egmond aan den Hoef, het verbouwen van de woning, verzenddatum 17 augustus 2026 (Z2026-00005719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34</meta:user-defined>
    <meta:user-defined meta:name="OVERHEIDop.GmbID/DC.identifier">gmb-2026-392534</meta:user-defined>
    <meta:user-defined meta:name="OVERHEIDop.versieInformatie"/>
  </office:meta>
</office:document-meta>
</file>