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Egelantiersgracht 446 1015R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17-08-2026</text:p>
            <text:p text:style-name="common-al">Zaakadres: Egelantiersgracht 446 1015RR Amsterdam</text:p>
            <text:p text:style-name="common-al">Zaaknummer: Z2026-036082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36082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52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2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2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6082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Egelantiersgracht 446 1015RR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24</meta:user-defined>
    <meta:user-defined meta:name="OVERHEIDop.GmbID/DC.identifier">gmb-2026-392524</meta:user-defined>
    <meta:user-defined meta:name="OVERHEIDop.versieInformatie"/>
  </office:meta>
</office:document-meta>
</file>