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Open dag Zilverschoon 43 Apeldoorn d.d. 28 okto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17 augustus 2026</text:p>
            <text:p text:style-name="common-al">Omschrijving: Open dag VC Mheenpark</text:p>
            <text:p text:style-name="common-al">Locatie: Duizendschoon 8, 7322 GZ Apeldoorn</text:p>
            <text:p text:style-name="common-al">Zaaknummer: 02006278955</text:p>
            <text:p text:style-name="common-al">Datum evenement: 28 oktober 2026</text:p>
            <text:p text:style-name="common-al">Tijdstip evenement: 15:00 uur tot 19:00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252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2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2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278955</meta:user-defined>
    <dc:language>nl</dc:language>
    <meta:user-defined meta:name="OVERHEIDop.locatietype/OVERHEIDop.gebiedsmarkering">Punt</meta:user-defined>
    <meta:user-defined meta:name="DC.title">Besluit evenementenvergunning Open dag Zilverschoon 43 Apeldoorn d.d. 28 oktober 2026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22</meta:user-defined>
    <meta:user-defined meta:name="OVERHEIDop.GmbID/DC.identifier">gmb-2026-392522</meta:user-defined>
    <meta:user-defined meta:name="OVERHEIDop.versieInformatie"/>
  </office:meta>
</office:document-meta>
</file>