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Kwartelstraat 18A, 3514EV Utrecht, GU-Z2026-00554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wartelstraat 18A, 3514EV Utrecht</text:p>
            <text:p text:style-name="common-al">GU-Z2026-0055431</text:p>
            <text:p text:style-name="common-al">Toelichting: het bouwen va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5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5431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Verleende Omgevingsvergunning, het bouwen van een dakterras, Kwartelstraat 18A, 3514EV Utrecht, GU-Z2026-0055431</meta:user-defined>
    <meta:user-defined meta:name="OVERHEIDop.datumEindeReactietermijn">2026-09-28</meta:user-defined>
    <meta:user-defined meta:name="OVERHEIDop.terinzageleggingBG">https://jeleefomgeving.nl/inzien/002220647/da753028-88af-4541-83f8-24121467f7dc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9</meta:user-defined>
    <meta:user-defined meta:name="OVERHEIDop.GmbID/DC.identifier">gmb-2026-392519</meta:user-defined>
    <meta:user-defined meta:name="OVERHEIDop.versieInformatie"/>
  </office:meta>
</office:document-meta>
</file>