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1 t/m 29 augustus 2026, Tijdens Terrassen Festival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Ontheffing art.35 Alcoholwet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5938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03-07-2026</text:p>
            <text:p text:style-name="common-al">
            <text:span text:style-name="nadrukvet">Definitieve beschikking verzonden: </text:span>1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5938/955e607e-5214-43b0-96fd-e02e7ef377cc.pdf" xlink:type="simple">https://besluitenapv.nijmegen.nl/ZD2600085938/955e607e-5214-43b0-96fd-e02e7ef377cc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5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1 t/m 29 augustus 2026, Tijdens Terrassen Festival Koningsplein - Koningstraat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16</meta:user-defined>
    <meta:user-defined meta:name="OVERHEIDop.GmbID/DC.identifier">gmb-2026-392516</meta:user-defined>
    <meta:user-defined meta:name="OVERHEIDop.versieInformatie"/>
  </office:meta>
</office:document-meta>
</file>