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ijnbaan 32, 2512 V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lengen van de vergunning 201905189/7395803 d.d. 23-10-2019 voor het tijdelijk realiseren van een Moeder Kind Centrum ten behoeve van het ziekenhuis Lijnbaan 32 voor een periode van 5 jaar deze periode verlengen met 10 jaar</text:p>
            <text:p text:style-name="common-al"/>
            <text:p text:style-name="common-al">Ons kenmerk: VTH2026-6700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ijnbaan 32, 2512 V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51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008</meta:user-defined>
    <meta:user-defined meta:name="DCTERMS.abstract">het verlengen van de vergunning 201905189/7395803 d.d. 23-10-2019 voor het tijdelijk realiseren van een Moeder Kind Centrum ten behoeve van het ziekenhuis Lijnbaan 32 voor een periode van 5 jaar deze periode verlengen met 10 jaar</meta:user-defined>
    <dc:language>nl</dc:language>
    <meta:user-defined meta:name="OVERHEIDop.locatietype/OVERHEIDop.gebiedsmarkering">Punt</meta:user-defined>
    <meta:user-defined meta:name="DC.title">Omgevingsvergunning - Aangevraagd, Lijnbaan 32, 2512 VA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5</meta:user-defined>
    <meta:user-defined meta:name="OVERHEIDop.GmbID/DC.identifier">gmb-2026-392515</meta:user-defined>
    <meta:user-defined meta:name="OVERHEIDop.versieInformatie"/>
  </office:meta>
</office:document-meta>
</file>