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alverstraat 108 1012PJ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wijzigen van de winkelpui en het interieur</text:p>
            <text:p text:style-name="common-al">Zaakadres: Kalverstraat 108 1012PJ Amsterdam</text:p>
            <text:p text:style-name="common-al">Datum ontvangst: 03-07-2026</text:p>
            <text:p text:style-name="common-al">Zaaknummer: Z2026-029641</text:p>
            <text:p text:style-name="common-al">DSO-nummer: 2026070301334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51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1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1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9641</meta:user-defined>
    <meta:user-defined meta:name="DCTERMS.abstract">wijzigen van de winkelpui en het interieur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Kalverstraat 108 1012PJ Amster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512</meta:user-defined>
    <meta:user-defined meta:name="OVERHEIDop.GmbID/DC.identifier">gmb-2026-392512</meta:user-defined>
    <meta:user-defined meta:name="OVERHEIDop.versieInformatie"/>
  </office:meta>
</office:document-meta>
</file>