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actualisatie vergunning met betrekking tot de ondergrondse tankopslag van ethanolhoudende producten aan de Beugsloepweg 9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Burgemeester en wethouders van de gemeente Vlaardingen hebben op 14 augustus 2026 een aanvraag voor een omgevingsvergunning ontvangen voor Blendfill B.V., gevestigd aan de Beugsloepweg 9, 3133 KV te Vlaardingen. </text:p>
            <text:p text:style-name="common-al">De aanvraag betreft het aanvragen van een veranderingsvergunning voor wijzigingen m.b.t. de ondergrondse opslagtanks en de koppeling aan UN-nummers in de vergunning.</text:p>
            <text:p text:style-name="common-al"/>
            <text:p text:style-name="tussenkopcur">Inzage</text:p>
            <text:p text:style-name="common-al">Met dit bericht laat Burgemeester en wethouders van de gemeente Vlaardingen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34314 en/of het verzoeknummer: 202608140093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25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34314 </meta:user-defined>
    <meta:user-defined meta:name="DCTERMS.abstract">Met dit bericht laat Burgemeester en wethouders van de gemeente Vlaardingen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actualisatie vergunning met betrekking tot de ondergrondse tankopslag van ethanolhoudende producten aan de Beugsloepweg 9 te Vlaard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04</meta:user-defined>
    <meta:user-defined meta:name="OVERHEIDop.GmbID/DC.identifier">gmb-2026-392504</meta:user-defined>
    <meta:user-defined meta:name="OVERHEIDop.versieInformatie"/>
  </office:meta>
</office:document-meta>
</file>