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otosi6e473356-2440-4b83-8d71-d470f9fe7838.png" manifest:media-type="image/png"/>
  <manifest:file-entry manifest:full-path="Pictures/Fotos2i39a53c0f-2d0a-4c0c-a3b4-fabd92acec1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oornemen tot verwijderen van voorwerpen aan de Ziedewijdsedijk te Barendrecht</text:p>
      <text:section text:name="zakelijke-mededeling_id1-3-2" text:style-name="zakelijke-mededeling">
        <text:section text:name="zakelijke-mededeling-tekst_id1-3-2-1" text:style-name="zakelijke-mededeling-tekst">
          <text:section text:name="tekst_id1-3-2-1-1" text:style-name="tekst">
            <text:p text:style-name="common-al">Op 27 juli 2026 constateerden toezichthouders van de gemeente Barendrecht verschillende voorwerpen aan de Ziedewijdsedijk, ter hoogte van de Boons parkeerplaats in Barendrecht. Deze voorwerpen vormen een belemmering voor de openbare ruimte. Hierdoor hebben wij het voornemen om deze voorwerpen te verwijderen door middel van bestuursdwang. In dit voornemen lichten wij dit verder toe.</text:p>
            <text:p text:style-name="common-al">
            <text:span text:style-name="nadrukvet">Constateringen</text:span>
          </text:p>
            <text:p text:style-name="common-al">De toezichthouders hebben geconstateerd dat het ging om de volgende voorwerpen:</text:p>
            <text:list text:style-name="id1-3-2-1-1-4">
              <text:list-item text:style-override="id1-3-2-1-1-4-1">
                <text:number>-</text:number>
                <text:p text:style-name="al">Houten pallets</text:p>
              </text:list-item>
              <text:list-item text:style-override="id1-3-2-1-1-4-2">
                <text:number>-</text:number>
                <text:p text:style-name="al">Plastic zak zwarte rubberen</text:p>
              </text:list-item>
            </text:list>
            <text:p text:style-name="common-al">Foto van het voertuig van het proces-verbaal:</text:p>
            <text:p text:style-name="common-al">
            <draw:frame><draw:text-box><text:section text:name="plaatje_id1-3-2-1-1-6-1" text:style-name="plaatje">
              <text:p text:style-name="illustratie_id1-3-2-1-1-6-1-1"><draw:frame draw:style-name="illustratie_id1-3-2-1-1-6-1-1" text:anchor-type="paragraph" svg:width="140mm" svg:height="54.3mm"><draw:image xlink:href="Pictures/Fotosi6e473356-2440-4b83-8d71-d470f9fe7838.png" xlink:type="simple"/></draw:frame></text:p>
            </text:section></draw:text-box></draw:frame>
          </text:p>
            <text:p text:style-name="common-al">
            <draw:frame><draw:text-box><text:section text:name="plaatje_id1-3-2-1-1-7-1" text:style-name="plaatje">
              <text:p text:style-name="illustratie_id1-3-2-1-1-7-1-1"><draw:frame draw:style-name="illustratie_id1-3-2-1-1-7-1-1" text:anchor-type="paragraph" svg:width="140mm" svg:height="53.4mm"><draw:image xlink:href="Pictures/Fotos2i39a53c0f-2d0a-4c0c-a3b4-fabd92acec1c.png" xlink:type="simple"/></draw:frame></text:p>
            </text:section></draw:text-box></draw:frame>
          </text:p>
            <text:p text:style-name="common-al">
            <text:span text:style-name="nadrukvet">Juridische kader </text:span>
          </text:p>
            <text:p text:style-name="common-al">In artikel 2:10 van de Algemene Plaatselijke Verordening (hierna: APV) Barendrecht staat dat het verboden is om de weg of een weggedeelte anders te gebruiken dan overeenkomstig de publieke functie daarvan, als dat gebruik:</text:p>
            <text:p text:style-name="common-al">a. schade toebrengt of kan toebrengen aan de weg, de bruikbaarheid van de weg belemmert of kan belemmeren, dan wel een belemmering vormt of kan vormen voor het beheer of onderhoud van de weg; of b. niet voldoet aan redelijke eisen van welstand.</text:p>
            <text:p text:style-name="common-al">
            <text:span text:style-name="nadrukvet">Belemmering voorwerpen</text:span>
          </text:p>
            <text:p text:style-name="common-al">Gelet op het juridisch kader is het verboden de weg anders te gebruiken dan de publieke functie. De voorwerpen staan momenteel op een parkeerplaats op de openbare ruimte. De voorwerpen belemmeren het verkeer. Voertuigen kunnen niet parkeren. Daarnaast kunnen de voorwerpen ook nog zorgen voor eventuele gevaarlijke situaties. De voorwerpen zijn namelijk niet goed vastgebonden. Door eventuele hevig weersomstandigheden zou het een gevaar kunnen opleveren. Ten slotte is er ook geen sprake van een ontheffing.</text:p>
            <text:p text:style-name="common-al">
            <text:span text:style-name="nadrukvet">Beginselplicht tot handhaving</text:span>
          </text:p>
            <text:p text:style-name="common-al">Gelet op het algemeen belang dat gediend is met handhaving, zal in geval van overtreding van een wettelijk voorschrift het bestuursorgaan dat bevoegd is om met een last onder bestuursdwang of een last onder dwangsom op te treden, in de regel van deze bevoegdheid gebruik moeten maken. Slechts onder bijzondere omstandigheden mag van het bestuursorgaan worden gevergd, dit niet te doen. Dit kan zich voordoen indien concreet zicht op legalisering bestaat. Voorts kan handhavend optreden zodanig onevenredig zijn in verhouding tot de daarmee te dienen belangen dat van optreden in die concrete situatie behoort te worden afgezien.</text:p>
            <text:p text:style-name="common-al">
            <text:span text:style-name="nadrukvet">Wij zijn van plan een last onder bestuursdwang toe te passen</text:span>
          </text:p>
            <text:p text:style-name="common-al">Gelet op de beginselplicht tot handhaving is het college van plan een last onder bestuursdwang toe te passen. Dit betekent dat de voorwerpen uiterlijk binnen 10 dagen na de dag van publicatie van deze brief van de openbare weg moet verwijderen en verwijderd moet houden.</text:p>
            <text:p text:style-name="common-al">Verwijdert u de voorwerpen niet op tijd? Dan past het college bestuursdwang toe. Dit betekent dat wij de voorwerpen laten verwijderen en opslaan. Het voertuig wordt in beginsel 13 weken opgeslagen. Dit is anders wanneer er een duidelijke onevenredigheid bestaat tussen de geringe waarde van het voertuig en de kosten van bestuursdwang. Als dit het geval is, en de rechtmatige eigenaar meldt zich niet binnen twee weken, dan wordt het voertuig verkocht dan wel vernietigd. </text:p>
            <text:p text:style-name="common-al">Het college van burgemeester en wethouders heeft deze handhavende bevoegdheden op grond van artikel 125 van de Gemeentewet en titel 5.1 van de Algemene wet bestuursrecht (hierna: Awb).</text:p>
            <text:p text:style-name="common-al">
            <text:span text:style-name="nadrukvet">U kunt uw zienswijze geven voordat wij een besluit nemen</text:span>
          </text:p>
            <text:p text:style-name="common-al">Voordat wij een definitief besluit nemen, wordt de rechtmatige eigenaar op grond van artikel 4:8 van de Algemene wet bestuursrecht (Awb) in de gelegenheid gesteld een zienswijze in te dienen.</text:p>
            <text:p text:style-name="common-al">Een zienswijze kan binnen zeven dagen na de dag van publicatie van deze brief schriftelijk worden ingediend via bovenstaand postadres of via het e-mailadres: <text:a xlink:href="mailto:veiligheid@barendrecht.nl" xlink:type="simple"><text:span text:style-name="nadrukondlijn">veiligheid@barendrecht.nl</text:span></text:a>. </text:p>
            <text:p text:style-name="common-al">
            <text:span text:style-name="nadrukvet">Geen besluit </text:span>
          </text:p>
            <text:p text:style-name="common-al">Dit voornemen is geen besluit in de zin van de Algemene wet bestuursrecht. Het indienen van bezwaar en beroep is daarom niet mogelijk. Tegen het uiteindelijke besluit staan wel rechtsmiddelen open.</text:p>
            <text:p text:style-name="common-al">
            <text:span text:style-name="nadrukvet">Heeft u vragen?</text:span>
          </text:p>
            <text:p text:style-name="last-al">Heeft u vragen over deze brief? Neem dan contact met ons op via telefoonnummer 14 0180. Wij helpen u graag.</text:p>
            <text:p text:style-name="tekst_bottom"/>
          </text:section>
        </text:section>
        <text:section text:name="zakelijke-mededeling-sluiting_id1-3-2-2" text:style-name="zakelijke-mededeling-sluiting">
          <text:section text:name="ondertekening_id1-3-2-2-1">
            <text:p><text:span text:style-name="functie">Met vriendelijke groet,</text:span></text:p>
            <text:p><text:span text:style-name="functie">Namens het college van burgemeester en wethouders van Barendrecht,</text:span></text:p>
          </text:section>
          <text:section text:name="ondertekening_id1-3-2-2-2">
            <text:p><text:span text:style-name="functie"/></text:p>
            <text:p><text:span text:style-name="functie">Mw. L. de Ruiter</text:span></text:p>
            <text:p><text:span text:style-name="functie">Teammanager Veilighei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925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arendrecht</meta:user-defined>
    <meta:user-defined meta:name="OVERHEID.Informatietype/DC.type">officiële publicatie</meta:user-defined>
    <meta:user-defined meta:name="OVERHEID.Gemeente/DCTERMS.publisher">Barendrecht</meta:user-defined>
    <meta:user-defined meta:name="OVERHEID.Gemeente/OVERHEID.authority">Barendrecht</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DC.title">Voornemen tot verwijderen van voorwerpen aan de Ziedewijdsedijk te Barendrecht</meta:user-defined>
    <meta:user-defined meta:name="DCTERMS.W3CDTF/DCTERMS.available">2026-08-20</meta:user-defined>
    <meta:user-defined meta:name="DCTERMS.W3CDTF/OVERHEIDop.jaargang">2026</meta:user-defined>
    <meta:user-defined meta:name="OVERHEIDop.publicationIssue">392501</meta:user-defined>
    <meta:user-defined meta:name="OVERHEIDop.GmbID/DC.identifier">gmb-2026-392501</meta:user-defined>
    <meta:user-defined meta:name="OVERHEIDop.versieInformatie"/>
  </office:meta>
</office:document-meta>
</file>