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Rhijnvis Feithstraat 18-H 1054T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wijderen van een wisteria (blauwe regen) die tegen de gevel groeit</text:p>
            <text:p text:style-name="common-al">Zaakadres: Rhijnvis Feithstraat 18-H 1054TX Amsterdam</text:p>
            <text:p text:style-name="common-al">Datum ontvangst: 14-08-2026</text:p>
            <text:p text:style-name="common-al">Zaaknummer: Z2026-036264</text:p>
            <text:p text:style-name="common-al">DSO-nummer: 202608140021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4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6264</meta:user-defined>
    <meta:user-defined meta:name="DCTERMS.abstract">(KAP) het verwijderen van een wisteria (blauwe regen) die tegen de gevel gro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Rhijnvis Feithstraat 18-H 1054TX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99</meta:user-defined>
    <meta:user-defined meta:name="OVERHEIDop.GmbID/DC.identifier">gmb-2026-392499</meta:user-defined>
    <meta:user-defined meta:name="OVERHEIDop.versieInformatie"/>
  </office:meta>
</office:document-meta>
</file>