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Cliffordstraat 29-1 1051GR Amsterdam, Cliffordstraat 29-2 1051GR Amsterdam, Cliffordstraat 29-3 1051GR Amsterdam, Cliffordstraat 31-2 1051G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4 warmtepompen op het dak</text:p>
            <text:p text:style-name="common-al">Zaakadres: Cliffordstraat 29-1 1051GR Amsterdam, Cliffordstraat 29-2 1051GR Amsterdam, Cliffordstraat 29-3 1051GR Amsterdam, Cliffordstraat 31-2 1051GR Amsterdam</text:p>
            <text:p text:style-name="common-al">Datum ontvangst: 06-07-2026</text:p>
            <text:p text:style-name="common-al">Zaaknummer: Z2026-029784</text:p>
            <text:p text:style-name="common-al">DSO-nummer: 202607060198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49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9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9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29784</meta:user-defined>
    <meta:user-defined meta:name="DCTERMS.abstract">plaatsen van 4 warmtepompen op het dak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Cliffordstraat 29-1 1051GR Amsterdam, Cliffordstraat 29-2 1051GR Amsterdam, Cliffordstraat 29-3 1051GR Amsterdam, Cliffordstraat 31-2 1051GR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496</meta:user-defined>
    <meta:user-defined meta:name="OVERHEIDop.GmbID/DC.identifier">gmb-2026-392496</meta:user-defined>
    <meta:user-defined meta:name="OVERHEIDop.versieInformatie"/>
  </office:meta>
</office:document-meta>
</file>