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omgevingsvergunning tegenover Achterwei 14 te Driezum,  (AKW00) N 3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ntumadiel heeft een besluit genomen op de aanvraag met zaaknummer 2025-221401. De omgevingsvergunning is geweigerd. De aanvraag betreft Het vergroten van een bestaande dam aan tegenover Achterwei 14 te Driezum,  (AKW00) N 330.</text:p>
            <text:p text:style-name="common-al">
            
          </text:p>
            <text:p text:style-name="common-al">Het besluit is verzonden op 17 augustus 202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</text:p>
            <text:p text:style-name="common-al">
            
          </text:p>
            <text:p text:style-name="common-al">
            <text:span text:style-name="nadrukvet">Bent u het niet eens met dit besluit? </text:span>
          </text:p>
            <text:p text:style-name="last-al">De weigering ligt vanaf donderdag 6 weken op het gemeentehuis ter inzage (op afspraak). Indien u het niet eens bent met deze weigering kunt u binnen deze termijn een bezwaarschrift indienen. Bezoek voor de openingstijden en het adres van het gemeentehuis onze website. Voor informatie over het bekijken van de documenten of andere vragen kunt u ook bellen. Dit kan via het telefoonnummer (0511) 71 70 00 (optie 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924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ntum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2025-221401</meta:user-defined>
    <meta:user-defined meta:name="DCTERMS.abstract">Omgevingsvergunning geweigerd voor Het vergroten van een bestaande dam op locatie tegenover Achterwei 14 te Driezum,  (AKW00) N 330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Besluit op aanvraag omgevingsvergunning tegenover Achterwei 14 te Driezum,  (AKW00) N 330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2494</meta:user-defined>
    <meta:user-defined meta:name="OVERHEIDop.GmbID/DC.identifier">gmb-2026-392494</meta:user-defined>
    <meta:user-defined meta:name="OVERHEIDop.versieInformatie"/>
  </office:meta>
</office:document-meta>
</file>