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ldenaller 60 1081H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en van het kozijn aan de voorgevel ter hoogte van de begane grond met bestemming daarvan tot één woning</text:p>
            <text:p text:style-name="common-al">Zaakadres: Oldenaller 60 1081HK Amsterdam</text:p>
            <text:p text:style-name="common-al">Datum ontvangst: 14-06-2026</text:p>
            <text:p text:style-name="common-al">Zaaknummer: Z2026-026003</text:p>
            <text:p text:style-name="common-al">DSO-nummer: 20260614001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03</meta:user-defined>
    <meta:user-defined meta:name="DCTERMS.abstract">verplaatsen van het kozijn aan de voorgevel ter hoogte van de begane grond met bestemming daarvan tot éé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ldenaller 60 1081HK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90</meta:user-defined>
    <meta:user-defined meta:name="OVERHEIDop.GmbID/DC.identifier">gmb-2026-392490</meta:user-defined>
    <meta:user-defined meta:name="OVERHEIDop.versieInformatie"/>
  </office:meta>
</office:document-meta>
</file>