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Ammerooise Zomer 2026, Onderwaar te Ammerzo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tegenover Onderwaard 16, 5324 JV Ammerzoden.</text:p>
            <text:p text:style-name="common-al">Datum: 5 en 6 september 2026.</text:p>
            <text:p text:style-name="common-al">Activiteiten: Ammerooise zomer.</text:p>
            <text:p text:style-name="common-al">Verzonden naar aanvrager op: 17 augustus 2026.</text:p>
            <text:p text:style-name="common-al">Kenmerk gemeente: 1585183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3924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Verleende evenementenvergunning: Ammerooise Zomer 2026, Onderwaar te Ammerzoden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89</meta:user-defined>
    <meta:user-defined meta:name="OVERHEIDop.GmbID/DC.identifier">gmb-2026-392489</meta:user-defined>
    <meta:user-defined meta:name="OVERHEIDop.versieInformatie"/>
  </office:meta>
</office:document-meta>
</file>