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slopen en bouwen van een zomerhuis met schuur aan Noordpolder 2A Benthuize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slopen en bouwen van een zomerhuis met schuur aan Noordpolder 2A Benthuizen, geregistreerd onder nr. 04843917351.</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0-06-2026. De gemeente neemt daarover waarschijnlijk voor 28-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248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8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8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04843917351</meta:user-defined>
    <meta:user-defined meta:name="DCTERMS.abstract">Verlenging beslistermijn voor het slopen en bouwen van een zomerhuis met schuur aan Noordpolder 2A Benthuizen</meta:user-defined>
    <dc:language>nl</dc:language>
    <meta:user-defined meta:name="OVERHEIDop.locatietype/OVERHEIDop.gebiedsmarkering">Vlak</meta:user-defined>
    <meta:user-defined meta:name="DC.title">Verlenging beslistermijn voor het slopen en bouwen van een zomerhuis met schuur aan Noordpolder 2A Benthuizen</meta:user-defined>
    <meta:user-defined meta:name="DCTERMS.W3CDTF/DCTERMS.available">2026-08-19</meta:user-defined>
    <meta:user-defined meta:name="DCTERMS.W3CDTF/OVERHEIDop.jaargang">2026</meta:user-defined>
    <meta:user-defined meta:name="OVERHEIDop.publicationIssue">392485</meta:user-defined>
    <meta:user-defined meta:name="OVERHEIDop.GmbID/DC.identifier">gmb-2026-392485</meta:user-defined>
    <meta:user-defined meta:name="OVERHEIDop.versieInformatie"/>
  </office:meta>
</office:document-meta>
</file>